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43800000438E8F0FE2D.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Lucida Sans1" svg:font-family="'Lucida Sans'" style:font-family-generic="swiss"/>
    <style:font-face style:name="Microsoft YaHei" svg:font-family="'Microsoft YaHei'" style:font-pitch="variable"/>
    <style:font-face style:name="SimSun1" svg:font-family="SimSun" style:font-pitch="variable"/>
    <style:font-face style:name="Times New Roman" svg:font-family="'Times New Roman'" style:font-family-generic="roman" style:font-pitch="variable"/>
    <style:font-face style:name="Arial" svg:font-family="Arial" style:font-family-generic="swiss" style:font-pitch="variable"/>
    <style:font-face style:name="Lucida Sans2" svg:font-family="'Lucida Sans'" style:font-family-generic="swiss" style:font-pitch="variable"/>
    <style:font-face style:name="Lucida Sans" svg:font-family="'Lucida Sans'"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text-align="center" style:justify-single-word="false"/>
    </style:style>
    <style:style style:name="P2" style:family="paragraph" style:parent-style-name="Standard">
      <style:text-properties fo:font-style="italic" style:font-style-asian="italic" style:font-style-complex="italic"/>
    </style:style>
    <style:style style:name="P3" style:family="paragraph" style:parent-style-name="Standard" style:master-page-name="Standard">
      <style:paragraph-properties style:page-number="auto"/>
    </style:style>
    <style:style style:name="P4" style:family="paragraph" style:parent-style-name="Text_20_body">
      <style:paragraph-properties fo:text-align="center" style:justify-single-word="false"/>
    </style:style>
    <style:style style:name="P5" style:family="paragraph" style:parent-style-name="Text_20_body">
      <style:paragraph-properties fo:text-align="justify" style:justify-single-word="false"/>
    </style:style>
    <style:style style:name="P6" style:family="paragraph" style:parent-style-name="Text_20_body">
      <style:paragraph-properties fo:text-align="start" style:justify-single-word="false"/>
    </style:style>
    <style:style style:name="P7" style:family="paragraph" style:parent-style-name="Text_20_body">
      <style:text-properties style:text-position="0% 100%" fo:font-size="12pt" style:font-size-asian="12pt"/>
    </style:style>
    <style:style style:name="P8" style:family="paragraph" style:parent-style-name="Text_20_body">
      <style:paragraph-properties fo:margin-top="0cm" fo:margin-bottom="0.212cm"/>
      <style:text-properties style:text-position="0% 100%" fo:font-size="12pt" style:font-size-asian="12pt"/>
    </style:style>
    <style:style style:name="T1" style:family="text">
      <style:text-properties fo:font-size="22pt" fo:font-weight="bold" style:font-size-asian="22pt" style:font-weight-asian="bold" style:font-size-complex="22pt" style:font-weight-complex="bold"/>
    </style:style>
    <style:style style:name="T2" style:family="text">
      <style:text-properties fo:font-weight="bold" style:font-weight-asian="bold" style:font-weight-complex="bold"/>
    </style:style>
    <style:style style:name="T3" style:family="text">
      <style:text-properties fo:font-size="14pt" fo:font-weight="bold" style:font-size-asian="14pt" style:font-weight-asian="bold" style:font-size-complex="14pt" style:font-weight-complex="bold"/>
    </style:style>
    <style:style style:name="T4" style:family="text">
      <style:text-properties fo:font-size="16pt" fo:font-weight="bold" style:font-size-asian="16pt" style:font-weight-asian="bold" style:font-size-complex="16pt" style:font-weight-complex="bold"/>
    </style:style>
    <style:style style:name="T5" style:family="text">
      <style:text-properties fo:font-style="italic" style:font-style-asian="italic" style:font-style-complex="italic"/>
    </style:style>
    <style:style style:name="T6" style:family="text">
      <style:text-properties style:text-position="0% 100%" fo:font-size="12pt" style:font-size-asian="12pt"/>
    </style:style>
    <style:style style:name="fr1" style:family="graphic" style:parent-style-name="Graphics">
      <style:graphic-properties style:wrap="none" style:vertical-pos="from-top" style:vertical-rel="paragraph" style:horizontal-pos="center" style:horizontal-rel="paragraph" fo:padding="0.026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
      <text:p text:style-name="Standard"/>
      <text:p text:style-name="P1"><draw:frame draw:style-name="fr1" draw:name="immagini1" text:anchor-type="char" svg:y="0cm" svg:width="4.404cm" svg:height="4.307cm" draw:z-index="0"><draw:image xlink:href="Pictures/100000000000043800000438E8F0FE2D.jpg" xlink:type="simple" xlink:show="embed" xlink:actuate="onLoad"/></draw:frame></text:p>
      <text:p text:style-name="Standard"/>
      <text:p text:style-name="P4">INVITO CONFERENZA STAMPA<text:line-break/><text:line-break/><text:span text:style-name="T1">MIC fest 2026 – Musica Incontri Cultura</text:span><text:line-break/><text:span text:style-name="T2">l'evoluzione di MUSICA IN CASTELLO<text:line-break/>XXIII EDIZIONE</text:span></text:p>
      <text:p text:style-name="P4"><text:span text:style-name="T3">www.micfest.it</text:span><text:span text:style-name="T2"><text:line-break/></text:span></text:p>
      <text:p text:style-name="P5">La S.V. è invitata alla Conferenza Stampa di presentazione ufficiale di tutti i 48 appuntamenti di MIC fest 2026 – Musica Incontri Cultura, l'evoluzione di Musica in Castello, storica rassegna culturale interregionale diffusa organizzata da Piccola Orchestra Italiana con la direzione artistica di Enrico Grignaffini che, dal 12 giugno all’11 settembre 2026, coinvolgerà 38 Comuni su 8 province e 4 regioni con un articolato programma di musica, teatro, incontri, divulgazione culturale e spettacolo dal vivo.</text:p>
      <text:p text:style-name="P5"/>
      <text:p text:style-name="P4">L’incontro di presentazione del festival diffuso si terrà<text:line-break/><text:line-break/><text:span text:style-name="T4">Giovedì 11 giugno 2026, ore 18,30</text:span></text:p>
      <text:p text:style-name="P4"/>
      <text:p text:style-name="P4"><text:span text:style-name="T2">PARMA<text:line-break/>La Galleria – Via Emilia Est 7/B<text:line-break/></text:span><text:line-break/>Intervengono:</text:p>
      <text:p text:style-name="P4"><text:span text:style-name="T5">Enrico Grignaffini</text:span><text:line-break/>Direttore Artistico MIC fest – l'evoluzione di Musica in Castello</text:p>
      <text:p text:style-name="P4"><text:span text:style-name="T5">Lorenzo Lavagetto</text:span><text:line-break/>Vice Sindaco del Comune di Parma</text:p>
      <text:p text:style-name="P4"><text:span text:style-name="T5">Luigi Spinazzi</text:span><text:line-break/>Sindaco di Fontanellato<text:line-break/>Comune capofila della rassegna</text:p>
      <text:p text:style-name="P4"><text:span text:style-name="T5">Fabio Canella</text:span><text:line-break/>Direttore de La Galleria</text:p>
      <text:p text:style-name="P4">I Consiglieri della Regione Emilia-Romagna<text:line-break/><text:span text:style-name="T5">Matteo Daffadà<text:line-break/></text:span><text:soft-page-break/><text:span text:style-name="T5">Tommaso Fiazza<text:line-break/>Andrea Massari</text:span></text:p>
      <text:p text:style-name="P5"><text:line-break/>Saranno presenti sponsor, partner, sindaci, assessori e rappresentanti delle amministrazioni coinvolte nel progetto culturale diffuso.</text:p>
      <text:p text:style-name="P5">MIC fest XXIII è possibile anche grazie al contributo di Regione Emilia-Romagna, Fondazione Cariparma, Alta Val Taro e Val Ceno, ASP Distretto di Fidenza, e con il patrocinio della Provincia di Parma.</text:p>
      <text:p text:style-name="P5">La conferenza stampa sarà occasione per comunicare l'intero programma del cartellone (di cui è stata rilasciata solo una piccola anteprima nei giorni scorsi, contestualmente ad alcuni lanci sui social network @micfest_musicaincontricultura), approfondire il valore territoriale e culturale della XXIII edizione di MIC fest, che anche quest’anno trasforma piazze, castelli, teatri, corti storiche e spazi pubblici in luoghi di incontro tra arti, comunità e paesaggio.</text:p>
      <text:p text:style-name="P5">Dopo la diffusione del carnet ufficiale degli eventi, l’incontro con la stampa consentirà inoltre di presentare ulteriori dettagli relativi al progetto 2026, con particolare attenzione al protagonismo dei territori coinvolti, alla rete istituzionale e culturale costruita attorno al festival, al nuovo logo e alla dimensione sociale e solidale del festival diffuso.</text:p>
      <text:p text:style-name="P5">Verranno inoltre illustrate finalità e destinatari della raccolta fondi collegata alla rassegna, con focus sui progetti sostenuti e sulle motivazioni etiche e civili che accompagnano il festival sin dalla sua nascita.</text:p>
      <text:p text:style-name="P5">MIC fest si conferma così non solo una delle più longeve e partecipate rassegne culturali italiane a ingresso libero, ma anche un’esperienza condivisa di valorizzazione territoriale, responsabilità sociale e accesso diffuso alla cultura.</text:p>
      <text:p text:style-name="P6"><text:line-break/>Media Partner Radio BRUNO<text:line-break/>Digital Partner AICOD</text:p>
      <text:p text:style-name="Text_20_body"><text:line-break/>Ufficio Stampa MIC fest XXIII <text:line-break/>Francesca Maffini</text:p>
      <text:p text:style-name="P7">Team di <text:s/>MIC fest XXIII <text:line-break/>Federica Ariozzi</text:p>
      <text:p text:style-name="P7"/>
      <text:p text:style-name="P2">Ufficio Stampa per MIC fest 2026<text:line-break/>Francesca Maffini</text:p>
      <text:p text:style-name="P2"/>
      <text:p text:style-name="Standard"><text:span text:style-name="T5">[ solo ad uso stampa </text:span><text:a xlink:type="simple" xlink:href="mailto:ufficiostampamaffini@gmail.com" text:style-name="Internet_20_link" text:visited-style-name="Visited_20_Internet_20_Link"><text:span text:style-name="Internet_20_link"><text:span text:style-name="T5">ufficiostampamaffini@gmail.com</text:span></text:span></text:a><text:span text:style-name="T5"> ]</text:span></text:p>
      <text:p text:style-name="P2"/>
      <text:p text:style-name="P2">[ solo ad uso stampa 3498330259 ]</text:p>
      <text:p text:style-name="P8"/>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Lucida Sans1" svg:font-family="'Lucida Sans'" style:font-family-generic="swiss"/>
    <style:font-face style:name="Microsoft YaHei" svg:font-family="'Microsoft YaHei'" style:font-pitch="variable"/>
    <style:font-face style:name="SimSun1" svg:font-family="SimSun" style:font-pitch="variable"/>
    <style:font-face style:name="Times New Roman" svg:font-family="'Times New Roman'" style:font-family-generic="roman" style:font-pitch="variable"/>
    <style:font-face style:name="Arial" svg:font-family="Arial" style:font-family-generic="swiss" style:font-pitch="variable"/>
    <style:font-face style:name="Lucida Sans2" svg:font-family="'Lucida Sans'" style:font-family-generic="swiss" style:font-pitch="variable"/>
    <style:font-face style:name="Lucida Sans" svg:font-family="'Lucida Sans'"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it" fo:country="IT"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it" fo:country="IT" style:font-name-asian="SimSun" style:font-size-asian="12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style:font-name="Times New Roman" fo:font-size="12pt" fo:language="it" fo:country="IT" style:letter-kerning="true" style:font-name-asian="SimSun1" style:font-size-asian="12pt" style:language-asian="zh" style:country-asian="CN" style:font-name-complex="Lucida Sans2" style:font-size-complex="12pt" style:language-complex="hi" style:country-complex="IN" fo:hyphenate="false" fo:hyphenation-remain-char-count="2" fo:hyphenation-push-char-count="2"/>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Lucida Sans2"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fo:background-color="#ffffff"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style:footnote-max-height="0cm">
        <style:background-image/>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First_20_Page" style:display-name="First Page" style:page-layout-name="Mpm1"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6-05-27T22:25:40</meta:creation-date>
    <dc:date>2026-06-09T09:29:37</dc:date>
    <meta:editing-cycles>7</meta:editing-cycles>
    <meta:editing-duration>PT50M58S</meta:editing-duration>
    <meta:generator>OpenOffice/4.1.7$Win32 OpenOffice.org_project/417m1$Build-9800</meta:generator>
    <meta:document-statistic meta:table-count="0" meta:image-count="1" meta:object-count="0" meta:page-count="2" meta:paragraph-count="22" meta:word-count="431" meta:character-count="3006"/>
  </office:meta>
</office:document-meta>
</file>